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262000000C46F45B2B0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ymbolMT" svg:font-family="SymbolMT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officeooo:paragraph-rsid="0019c539" style:font-size-asian="12pt" style:font-name-complex="Times New Roman1" style:font-size-complex="12pt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2pt" fo:font-weight="bold" officeooo:paragraph-rsid="0019c539" style:font-size-asian="12pt" style:font-weight-asian="bold" style:font-name-complex="Times New Roman1" style:font-size-complex="12pt" style:font-weight-complex="bold"/>
    </style:style>
    <style:style style:name="P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fo:font-weight="bold" officeooo:paragraph-rsid="0019c539" style:font-size-asian="12pt" style:font-weight-asian="bold" style:font-name-complex="Times New Roman1" style:font-size-complex="12pt" style:font-weight-complex="bold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19c539"/>
    </style:style>
    <style:style style:name="P5" style:family="paragraph" style:parent-style-name="Standard">
      <style:paragraph-properties fo:margin-left="0.751cm" fo:margin-right="0cm" fo:margin-top="0cm" fo:margin-bottom="0cm" style:contextual-spacing="false" fo:line-height="100%" fo:text-align="justify" style:justify-single-word="false" fo:text-indent="-0.751cm" style:auto-text-indent="false"/>
      <style:text-properties officeooo:paragraph-rsid="0019c539"/>
    </style:style>
    <style:style style:name="P6" style:family="paragraph" style:parent-style-name="List_20_Paragraph" style:list-style-name="WWNum10">
      <style:paragraph-properties fo:margin-left="0.751cm" fo:margin-right="0cm" fo:text-align="justify" style:justify-single-word="false" fo:text-indent="-0.751cm" style:auto-text-indent="false"/>
      <style:text-properties style:font-name="Times New Roman" fo:font-size="12pt" officeooo:paragraph-rsid="0019c539" style:font-size-asian="12pt" style:font-size-complex="12pt"/>
    </style:style>
    <style:style style:name="P7" style:family="paragraph" style:parent-style-name="Standard">
      <style:paragraph-properties fo:margin-left="1cm" fo:margin-right="0cm" fo:margin-top="0cm" fo:margin-bottom="0cm" style:contextual-spacing="false" fo:line-height="100%" fo:text-align="justify" style:justify-single-word="false" fo:text-indent="-1cm" style:auto-text-indent="false"/>
      <style:text-properties style:font-name="Times New Roman" fo:font-size="12pt" officeooo:paragraph-rsid="0019c539" style:font-size-asian="12pt" style:font-name-complex="Times New Roman1" style:font-size-complex="12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officeooo:rsid="001a5bc3" officeooo:paragraph-rsid="0019c539" style:font-name-asian="SymbolMT" style:font-size-asian="12pt" style:font-name-complex="Times New Roman1" style:font-size-complex="12pt"/>
    </style:style>
    <style:style style:name="P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1bdcc0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officeooo:rsid="001bdcc0" officeooo:paragraph-rsid="0023868f" style:font-size-asian="12pt" style:font-name-complex="Times New Roman1" style:font-size-complex="12pt"/>
    </style:style>
    <style:style style:name="P1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0.5pt" officeooo:paragraph-rsid="0019c539" style:font-size-asian="10.5pt" style:font-name-complex="Times New Roman1" style:font-size-complex="10.5pt"/>
    </style:style>
    <style:style style:name="T1" style:family="text">
      <style:text-properties style:font-name="Times New Roman" fo:font-size="12pt" style:font-size-asian="12pt" style:font-name-complex="Times New Roman1" style:font-size-complex="12pt"/>
    </style:style>
    <style:style style:name="T2" style:family="text">
      <style:text-properties style:font-name="Times New Roman" fo:font-size="12pt" officeooo:rsid="0019c539" style:font-size-asian="12pt" style:font-name-complex="Times New Roman1" style:font-size-complex="12pt"/>
    </style:style>
    <style:style style:name="T3" style:family="text"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T4" style:family="text">
      <style:text-properties fo:color="#000000" loext:opacity="100%" style:font-name="Times New Roman" fo:font-size="12pt" style:font-size-asian="12pt" style:font-name-complex="Times New Roman1" style:font-size-complex="12pt"/>
    </style:style>
    <style:style style:name="T5" style:family="text">
      <style:text-properties fo:color="#000000" loext:opacity="100%" style:font-name="Times New Roman" fo:font-size="12pt" officeooo:rsid="0020f6ed" style:font-size-asian="12pt" style:font-name-complex="Times New Roman1" style:font-size-complex="12pt"/>
    </style:style>
    <style:style style:name="T6" style:family="text">
      <style:text-properties style:font-name="Times New Roman" fo:font-size="12pt" style:font-name-asian="SymbolMT" style:font-size-asian="12pt" style:font-name-complex="Times New Roman1" style:font-size-complex="12pt"/>
    </style:style>
    <style:style style:name="T7" style:family="text">
      <style:text-properties fo:color="#000000" loext:opacity="100%" style:font-name="Times New Roman" fo:font-size="12pt" fo:background-color="#ffffff" loext:char-shading-value="0" style:font-size-asian="12pt" style:font-name-complex="Times New Roman1" style:font-size-complex="12pt"/>
    </style:style>
    <style:style style:name="T8" style:family="text">
      <style:text-properties style:font-name="Times New Roman" fo:font-size="12pt" officeooo:rsid="001bdcc0" style:font-size-asian="12pt" style:font-name-complex="Times New Roman1" style:font-size-complex="12pt"/>
    </style:style>
    <style:style style:name="T9" style:family="text">
      <style:text-properties style:font-name-asian="SymbolMT"/>
    </style:style>
    <style:style style:name="T10" style:family="text">
      <style:text-properties officeooo:rsid="0023868f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Identyfikator Podatkowy </text:p>
      <text:p text:style-name="P1">NIP / Pesel</text:p>
      <text:p text:style-name="P1">……………………………….</text:p>
      <text:p text:style-name="P1"/>
      <text:p text:style-name="P2">WNIOSEK</text:p>
      <text:p text:style-name="P2">O WYDANIE ZAŚWIADCZENIA</text:p>
      <text:p text:style-name="P3"/>
      <text:p text:style-name="P3">A. ORGAN PODATKOWY</text:p>
      <text:p text:style-name="P1">Organ podatkowy, do którego adresowany jest wniosek</text:p>
      <text:p text:style-name="P4"><text:span text:style-name="T1">BURMISTRZ </text:span><text:span text:style-name="T2">RADLINA</text:span></text:p>
      <text:p text:style-name="P3"/>
      <text:p text:style-name="P3">B. DANE PODATNIKA</text:p>
      <text:p text:style-name="P1">DANE IDENTYFIKACYJNE</text:p>
      <text:p text:style-name="P1">Nazwisko/Nazwa……………………………………</text:p>
      <text:p text:style-name="P1">Imię/Nazwa skrócona……………………………….</text:p>
      <text:p text:style-name="P1"/>
      <text:p text:style-name="P1">ADRES ZAMIESZKANIA / SIEDZIBY</text:p>
      <text:p text:style-name="P1"/>
      <text:p text:style-name="P1">Województwo ……………………….</text:p>
      <text:p text:style-name="P1">Powiat ………………………………..</text:p>
      <text:p text:style-name="P1">Gmina ………………………………..</text:p>
      <text:p text:style-name="P1">Ulica …………………………………</text:p>
      <text:p text:style-name="P1">Nr domu ………… Nr lokalu …………..</text:p>
      <text:p text:style-name="P1">Miejscowość ……………. Kod pocztowy ……………</text:p>
      <text:p text:style-name="P3"/>
      <text:p text:style-name="P4"><text:span text:style-name="T3">B.1 DANE SPADKODAWCY, ZBYWAJĄCEGO, PODATNIKA</text:span><text:span text:style-name="T1"> (wypełnić w przypadku wniosku o wydanie zaświadczenia o wysokości zobowiązań spadkodawcy, o </text:span><text:span text:style-name="T4">wysokości zaległości podatkowych zbywającego</text:span><text:span text:style-name="T1">, o </text:span><text:span text:style-name="T4">wysokości zaległości podatkowych podatnika, </text:span><text:span text:style-name="T5">o wysokości zapłaconej należności zabezpieczonej hipoteką przymusową lub zastawem skarbowym</text:span><text:span text:style-name="T4">)</text:span></text:p>
      <text:p text:style-name="P3"/>
      <text:p text:style-name="P1">DANE IDENTYFIKACYJNE</text:p>
      <text:p text:style-name="P1">Identyfikator Podatkowy NIP / Pesel ………………………</text:p>
      <text:p text:style-name="P1">Nazwisko/Nazwa……………………………………</text:p>
      <text:p text:style-name="P1">Imię/Nazwa skrócona………………………………..</text:p>
      <text:p text:style-name="P1"/>
      <text:p text:style-name="P1">ADRES ZAMIESZKANIA / SIEDZIBY</text:p>
      <text:p text:style-name="P1">Województwo ………………………..</text:p>
      <text:p text:style-name="P1">Powiat ………………………………..</text:p>
      <text:p text:style-name="P1">Gmina ………………………………...</text:p>
      <text:p text:style-name="P1">Ulica ………………………………….</text:p>
      <text:p text:style-name="P1">Nr domu ………… Nr lokalu …………..</text:p>
      <text:p text:style-name="P1">Miejscowość ……………. Kod pocztowy ……………</text:p>
      <text:p text:style-name="P3"/>
      <text:p text:style-name="P3">C. WNIOSEK</text:p>
      <text:p text:style-name="P4"><text:span text:style-name="T3">o wydanie zaświadczenia</text:span><text:span text:style-name="T1">*:</text:span></text:p>
      <text:p text:style-name="P4"><text:span text:style-name="T6"> - o </text:span><text:span text:style-name="T1">niezaleganiu w podatkach lub stwierdzające stan zaległości</text:span></text:p>
      <text:p text:style-name="P4"><text:span text:style-name="T6"> </text:span><text:span text:style-name="T1">- o wysokości zobowiązań spadkodawcy</text:span></text:p>
      <text:p text:style-name="P4"><text:span text:style-name="T6"> </text:span><text:span text:style-name="T1">- o </text:span><text:span text:style-name="T4">wysokości zaległości podatkowych zbywającego</text:span></text:p>
      <text:p text:style-name="P4"><text:span text:style-name="T6"> </text:span><text:span text:style-name="T1">- o </text:span><text:span text:style-name="T4">wysokości zaległości podatkowych podatnika</text:span></text:p>
      <text:p text:style-name="P5"><text:soft-page-break/><text:span text:style-name="T6"> </text:span><text:span text:style-name="T1">- o </text:span><text:span text:style-name="T4">wysokości o </text:span><text:span text:style-name="normaltextrun"><text:span text:style-name="T7">wysokości zobowiązania podatkowego (zaległości podatkowych), kosztów upomnienia, kosztów egzekucyjnych zabezpieczonych hipoteką przymusową lub zastawem skarbowym</text:span></text:span></text:p>
      <text:p text:style-name="P5"><text:span text:style-name="T6"> </text:span><text:span text:style-name="T1">- o </text:span><text:span text:style-name="T4">wysokości </text:span><text:span text:style-name="normaltextrun"><text:span text:style-name="T7">zapłaconej należności zabezpieczonej hipoteką przymusową lub zastawem skarbowym</text:span></text:span></text:p>
      <text:p text:style-name="P4"><text:span text:style-name="T6"> </text:span><text:span text:style-name="T1">- inne (np. o wielkości użytków rolnych gospodarstwa rolnego) …………</text:span></text:p>
      <text:p text:style-name="P1"/>
      <text:p text:style-name="P1">Liczba egzemplarzy………………</text:p>
      <text:p text:style-name="P1">.......................................................................................................................................................</text:p>
      <text:p text:style-name="P1">*) zaznaczyć właściwy kwadrat</text:p>
      <text:p text:style-name="P3"/>
      <text:p text:style-name="P3">D. UZASADNIENIE WNIOSKU</text:p>
      <text:p text:style-name="P1"/>
      <text:list text:style-name="WWNum10">
        <text:list-item>
          <text:p text:style-name="P6">Zaświadczenie zostanie wykorzystane celem udokumentowania uprawnień do uzyskania*:</text:p>
        </text:list-item>
      </text:list>
      <text:p text:style-name="P1">zasiłku rodzinnego<text:tab/><text:tab/>stypendium<text:tab/><text:tab/>kredytu </text:p>
      <text:p text:style-name="P1"/>
      <text:p text:style-name="P7">inne …………………………………………………..</text:p>
      <text:p text:style-name="P7"/>
      <text:list text:continue-numbering="true" text:style-name="WWNum10">
        <text:list-item>
          <text:p text:style-name="P6">Przystąpienia do przetargu*</text:p>
        </text:list-item>
      </text:list>
      <text:p text:style-name="P3"/>
      <text:list text:continue-numbering="true" text:style-name="WWNum10">
        <text:list-item>
          <text:p text:style-name="P6">Zaświadczenie zostanie przedłożone w*</text:p>
        </text:list-item>
      </text:list>
      <text:p text:style-name="P1">OPS<text:tab/>ZUS<text:tab/><text:tab/>KRUS</text:p>
      <text:p text:style-name="P1">urzędzie pracy <text:s/><text:tab/> <text:s text:c="2"/>banku <text:s text:c="14"/>urzędzie miasta lub gminy <text:s text:c="21"/>uczelni</text:p>
      <text:p text:style-name="P1"/>
      <text:p text:style-name="P8">w sądzie <text:s text:c="24"/>inne………………………………………………….. <text:s/></text:p>
      <text:p text:style-name="P1"/>
      <text:p text:style-name="P1">*) zaznaczyć właściwy kwadrat</text:p>
      <text:p text:style-name="P3"/>
      <text:p text:style-name="P3">E. OŚWIADCZENIE O SPOSOBIE ODBIORU ZAŚWIADCZENIA *</text:p>
      <text:p text:style-name="P4"><text:span text:style-name="T6"></text:span><text:span text:style-name="T1">- osobiście</text:span></text:p>
      <text:p text:style-name="P4"><text:span text:style-name="T6"></text:span><text:span text:style-name="T1">- przez osobę upoważnioną</text:span></text:p>
      <text:p text:style-name="P9"><text:span text:style-name="T6"></text:span><text:span text:style-name="T1">- pocztą- </text:span><text:span text:style-name="T8">wpisać adres jeżeli jest inny niż we wniosku……………………………………………...</text:span></text:p>
      <text:p text:style-name="P10"><text:span text:style-name="T9"></text:span>- <text:span text:style-name="T10">na adres skrzynki e-Doręczenia……………………………………………………………………</text:span></text:p>
      <text:p text:style-name="P1"/>
      <text:p text:style-name="P1">Telefon do kontaktu ............................................</text:p>
      <text:p text:style-name="P1">*) zaznaczyć właściwy kwadrat</text:p>
      <text:p text:style-name="P3"/>
      <text:p text:style-name="P4"><text:span text:style-name="T3">F. INFORMACJA O OPŁACIE SKARBOWEJ</text:span><text:span text:style-name="T3"/></text:p>
      <text:p text:style-name="P3"/>
      <text:p text:style-name="P1">Opłata skarbowa została wniesiona zgodnie z załącznikiem</text:p>
      <text:p text:style-name="P1"/>
      <text:p text:style-name="P3"/>
      <text:p text:style-name="P1">Data …………………………<text:tab/><text:tab/>Podpis ……………………………………………</text:p>
      <text:p text:style-name="P1"/>
      <text:p text:style-name="P1">Załączniki:</text:p>
      <text:p text:style-name="P1">1.</text:p>
      <text:p text:style-name="P1">2.</text:p>
      <text:p text:style-name="P3"/>
      <text:p text:style-name="P11">Opłata skarbowa od zaświadczenia o niezaleganiu lub stwierdzające stan zaległości wynosi 21 zł, od pozostałych zaświadczeń 17 zł. Jeżeli wnioskodawca działa przez pełnomocnika, do wniosku należy dołączyć pełnomocnictwo oraz dowód wniesienia opłaty skarbowej w kwocie 17 zł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ymbolMT" svg:font-family="SymbolMT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line-height="100%" fo:text-indent="0cm" style:auto-text-indent="false"/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normaltextrun" style:family="text" style:parent-style-name="Default_20_Paragraph_20_Fon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3%.%4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4%.%5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5%.%6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6%.%7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7%.%8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8%.%9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top="0.499cm" fo:background-color="transparent" draw:fill="non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><draw:frame draw:style-name="Mfr1" draw:name="Obraz1" text:anchor-type="char" svg:width="7.749cm" svg:height="2.491cm" draw:z-index="0"><draw:image xlink:href="Pictures/1000000000000262000000C46F45B2B0.png" xlink:type="simple" xlink:show="embed" xlink:actuate="onLoad" draw:mime-type="image/png"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8-11T13:26:37.729000000</meta:creation-date>
    <dc:date>2026-07-21T12:18:31.634642400</dc:date>
    <meta:editing-duration>PT18M32S</meta:editing-duration>
    <meta:editing-cycles>10</meta:editing-cycles>
    <meta:generator>LibreOffice/26.2.0.3$Windows_X86_64 LibreOffice_project/620$Build-3</meta:generator>
    <meta:print-date>2026-07-21T12:15:42.810227500</meta:print-date>
    <meta:document-statistic meta:table-count="0" meta:image-count="1" meta:object-count="0" meta:page-count="2" meta:paragraph-count="67" meta:word-count="349" meta:character-count="3016" meta:non-whitespace-character-count="2669"/>
  </office:meta>
</office:document-meta>
</file>